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буется-младший-воспитатель-вакансии-отдела-трудоустройства-варшавский"/>Требуется младший воспитатель! Вакансии отдела трудоустройства " Варшавский "<text:bookmark-end text:name="требуется-младший-воспитатель-вакансии-отдела-трудоустройства-варшавский"/></text:h>
      <text:p text:style-name="First_20_paragraph">28.03.2018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7224287.html" office:name=""><text:span text:style-name="Definition">http://chertanovo-juzhnoe.mos.ru/about/assistance-in-job-placement-and-acquisition-of-new-profession/detail/722428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06:19:36Z</meta:creation-date>
    <dc:date>2023-05-30T06:19:36Z</dc:date>
  </office:meta>
</office:document-meta>
</file>