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рмарка-вакансий-в-режиме-скайп--интервью"/>Ярмарка вакансий в режиме скайп -интервью<text:bookmark-end text:name="ярмарка-вакансий-в-режиме-скайп--интервью"/></text:h>
      <text:p text:style-name="First_20_paragraph">27.07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6562908.html" office:name=""><text:span text:style-name="Definition">http://chertanovo-juzhnoe.mos.ru/about/assistance-in-job-placement-and-acquisition-of-new-profession/detail/656290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1:27:40Z</meta:creation-date>
    <dc:date>2023-06-17T11:27:40Z</dc:date>
  </office:meta>
</office:document-meta>
</file>