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сылка-на-информационный-ресурс-центра-занятости-населения-города-москвы"/>Ссылка на информационный ресурс Центра занятости населения города Москвы<text:bookmark-end text:name="ссылка-на-информационный-ресурс-центра-занятости-населения-города-москвы"/></text:h>
      <text:p text:style-name="First_20_paragraph">24.07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6537412.html" office:name=""><text:span text:style-name="Definition">http://chertanovo-juzhnoe.mos.ru/about/assistance-in-job-placement-and-acquisition-of-new-profession/detail/653741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43Z</meta:creation-date>
    <dc:date>2023-09-20T11:42:43Z</dc:date>
  </office:meta>
</office:document-meta>
</file>