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вление-вакансия-дня-цз-варшавский-20-04-2017"/>Объявление вакансия дня ЦЗ "Варшавский" 20 04 2017<text:bookmark-end text:name="объявление-вакансия-дня-цз-варшавский-20-04-2017"/></text:h>
      <text:p text:style-name="First_20_paragraph">20.04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5704553.html" office:name=""><text:span text:style-name="Definition">http://chertanovo-juzhnoe.mos.ru/about/assistance-in-job-placement-and-acquisition-of-new-profession/detail/570455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2:47Z</meta:creation-date>
    <dc:date>2023-09-20T11:42:47Z</dc:date>
  </office:meta>
</office:document-meta>
</file>