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центр-занятости-населения-города-москвы"/>Центр занятости населения города Москвы<text:bookmark-end text:name="центр-занятости-населения-города-москвы"/></text:h>
      <text:p text:style-name="First_20_paragraph">20.04.2017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ГКУ ЦЕНТР ЗАНЯТОСТИ НАСЕЛЕНИЯ</text:span></text:p>
            <text:p text:style-name="Table_20_Contents">Ул. 5-я Кожуховская, д.8, кор.2 (ст. метро «Автозаводская»)</text:p>
            <text:p text:style-name="Table_20_Contents"><text:a xlink:type="simple" xlink:href="http://maps.yandex.ru/?text=%D0%A0%D0%BE%D1%81%D1%81%D0%B8%D1%8F%2C%20%D0%9C%D0%BE%D1%81%D0%BA%D0%B2%D0%B0%2C%205-%D1%8F%20%D0%9A%D0%BE%D0%B6%D1%83%D1%85%D0%BE%D0%B2%D1%81%D0%BA%D0%B0%D1%8F%20%D1%83%D0%BB%D0%B8%D1%86%D0%B0%2C%208%D0%BA2&amp;sll=37.665138,55.704372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5)-675-82-28</text:p>
          </table:table-cell>
        </table:table-row>
        <table:table-row>
          <table:table-cell table:style-name="TableRowCell" office:value-type="string">
            <text:p text:style-name="Table_20_Contents"><text:span text:style-name="T1">Отдел «Царицынский»</text:span><text:line-break/>Ул. Луганская, д.8 (ст. метро «Царицыно»)</text:p>
            <text:p text:style-name="Table_20_Contents"><text:a xlink:type="simple" xlink:href="http://maps.yandex.ru/?text=%D0%A0%D0%BE%D1%81%D1%81%D0%B8%D1%8F%2C%20%D0%9C%D0%BE%D1%81%D0%BA%D0%B2%D0%B0%2C%20%D0%9B%D1%83%D0%B3%D0%B0%D0%BD%D1%81%D0%BA%D0%B0%D1%8F%20%D1%83%D0%BB%D0%B8%D1%86%D0%B0%2C%208&amp;sll=37.665884,55.623722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5)-321-86-76<text:line-break/>8-(495)- 321-51-20</text:p>
          </table:table-cell>
        </table:table-row>
        <table:table-row>
          <table:table-cell table:style-name="TableRowCell" office:value-type="string">
            <text:p text:style-name="Table_20_Contents"><text:span text:style-name="T1">Отдел «Варшавский»</text:span><text:line-break/>Варшавское шоссе, д.114, кор.3 (ст. метро «Варшавская»)</text:p>
            <text:p text:style-name="Table_20_Contents"><text:a xlink:type="simple" xlink:href="http://maps.yandex.ru/?text=%D0%A0%D0%BE%D1%81%D1%81%D0%B8%D1%8F%2C%20%D0%9C%D0%BE%D1%81%D0%BA%D0%B2%D0%B0%2C%20%D0%92%D0%B0%D1%80%D1%88%D0%B0%D0%B2%D1%81%D0%BA%D0%BE%D0%B5%20%D1%88%D0%BE%D1%81%D1%81%D0%B5%2C%20114%D0%BA3&amp;sll=37.617285,55.635492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5)-316-68-74<text:line-break/>8-(495)- 316-76-14</text:p>
          </table:table-cell>
        </table:table-row>
        <table:table-row>
          <table:table-cell table:style-name="TableRowCell" office:value-type="string">
            <text:p text:style-name="Table_20_Contents"><text:span text:style-name="T1">Отдел «Южный»</text:span><text:line-break/>Ул. Воронежская, д.16 (ст. метро «Домодедовская»)</text:p>
            <text:p text:style-name="Table_20_Contents"><text:a xlink:type="simple" xlink:href="http://maps.yandex.ru/?text=%D0%A0%D0%BE%D1%81%D1%81%D0%B8%D1%8F%2C%20%D0%9C%D0%BE%D1%81%D0%BA%D0%B2%D0%B0%2C%20%D0%92%D0%BE%D1%80%D0%BE%D0%BD%D0%B5%D0%B6%D1%81%D0%BA%D0%B0%D1%8F%20%D1%83%D0%BB%D0%B8%D1%86%D0%B0%2C%2016&amp;sll=37.732521,55.609945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5)-397-97-70</text:p>
          </table:table-cell>
        </table:table-row>
        <table:table-row>
          <table:table-cell table:style-name="TableRowCell" office:value-type="string">
            <text:p text:style-name="Table_20_Contents"><text:span text:style-name="T1">Отдел «Братеевский»</text:span><text:line-break/>Ул. Ключевая, д.22, кор.2 (ст. метро «Алма-Атинская»)</text:p>
            <text:p text:style-name="Table_20_Contents"><text:a xlink:type="simple" xlink:href="http://maps.yandex.ru/?text=%D0%A0%D0%BE%D1%81%D1%81%D0%B8%D1%8F%2C%20%D0%9C%D0%BE%D1%81%D0%BA%D0%B2%D0%B0%2C%20%D0%9A%D0%BB%D1%8E%D1%87%D0%B5%D0%B2%D0%B0%D1%8F%20%D1%83%D0%BB%D0%B8%D1%86%D0%B0%2C%2022%D0%BA2&amp;sll=37.762084,55.631869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5)-340-31-95</text:p>
          </table:table-cell>
        </table:table-row>
        <table:table-row>
          <table:table-cell table:style-name="TableRowCell" office:value-type="string">
            <text:p text:style-name="Table_20_Contents"><text:span text:style-name="T1">Отдел «Нагорный»</text:span><text:line-break/>Варшавское шоссе, д.68, кор.1 (ст. метро «Варшавская»)</text:p>
            <text:p text:style-name="Table_20_Contents"><text:a xlink:type="simple" xlink:href="http://maps.yandex.ru/?text=%D0%A0%D0%BE%D1%81%D1%81%D0%B8%D1%8F%2C%20%D0%9C%D0%BE%D1%81%D0%BA%D0%B2%D0%B0%2C%20%D0%92%D0%B0%D1%80%D1%88%D0%B0%D0%B2%D1%81%D0%BA%D0%BE%D0%B5%20%D1%88%D0%BE%D1%81%D1%81%D0%B5%2C%2068%D0%BA1&amp;sll=37.618372,55.659480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9)-613-23-14</text:p>
          </table:table-cell>
        </table:table-row>
        <table:table-row>
          <table:table-cell table:style-name="TableRowCell" office:value-type="string">
            <text:p text:style-name="Table_20_Contents"><text:span text:style-name="T1">Отдел «Автозаводский»</text:span><text:line-break/>Ул. 5-я Кожуховская, д.8, кор.2 (ст. метро «Автозаводская»)</text:p>
            <text:p text:style-name="Table_20_Contents"><text:a xlink:type="simple" xlink:href="http://maps.yandex.ru/?text=%D0%A0%D0%BE%D1%81%D1%81%D0%B8%D1%8F%2C%20%D0%9C%D0%BE%D1%81%D0%BA%D0%B2%D0%B0%2C%205-%D1%8F%20%D0%9A%D0%BE%D0%B6%D1%83%D1%85%D0%BE%D0%B2%D1%81%D0%BA%D0%B0%D1%8F%20%D1%83%D0%BB%D0%B8%D1%86%D0%B0%2C%208%D0%BA2&amp;sll=37.665138,55.704372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5)-675-82-62</text:p>
          </table:table-cell>
        </table:table-row>
        <table:table-row>
          <table:table-cell table:style-name="TableRowCell" office:value-type="string">
            <text:p text:style-name="Table_20_Contents"><text:span text:style-name="T1">Отдел «Бирюлевский»</text:span><text:line-break/>Ул. Липецкая, д. 9 (ст. метро «Царицыно»)</text:p>
            <text:p text:style-name="Table_20_Contents"><text:a xlink:type="simple" xlink:href="http://maps.yandex.ru/?text=%D0%A0%D0%BE%D1%81%D1%81%D0%B8%D1%8F%2C%20%D0%9C%D0%BE%D1%81%D0%BA%D0%B2%D0%B0%2C%20%D0%9B%D0%B8%D0%BF%D0%B5%D1%86%D0%BA%D0%B0%D1%8F%20%D1%83%D0%BB%D0%B8%D1%86%D0%B0%2C%209&amp;sll=37.684811,55.583230&amp;l=map&amp;ol=geo" office:name=""><text:span text:style-name="Definition">Схема проезда</text:span></text:a></text:p>
          </table:table-cell>
          <table:table-cell table:style-name="TableRowCell" office:value-type="string">
            <text:p text:style-name="Table_20_Contents">8-(495)-328-85-17</text:p>
          </table:table-cell>
        </table:table-row>
      </table:table>
      <text:p text:style-name="First_20_paragraph"><text:span text:style-name="T2">Центр осуществляет:</text:span></text:p>
      <text:p text:style-name="Text_20_body">· содействие гражданам в поиске подходящей работы, а работодателям в подборе необходимых работников;</text:p>
      <text:p text:style-name="Text_20_body">· организацию профессиональной ориентации граждан в целях выбора сферы деятельности (профессии), трудоустройства, профессионального обучения;</text:p>
      <text:p text:style-name="Text_20_body">· психологическую поддержку, профессиональную подготовку, переподготовку и повышение квалификации безработных граждан;</text:p>
      <text:p text:style-name="Text_20_body">· социальные выплаты гражданам, признанным в установленном порядке безработными;</text:p>
      <text:p text:style-name="Text_20_body">· проведение оплачиваемых общественных работ;</text:p>
      <text:p text:style-name="Text_20_body">· временное трудоустройство безработных граждан, испытывающих трудности в поиске работы, безработных граждан в возрасте от <text:a xlink:type="simple" xlink:href="http://www.lightinthebox.com/ru/18-20-22-inch-great-5a-brazilian-virgin-human-hair-nature-black-color-body-wave-hair-extensions_p1190352.html" office:name=""><text:span text:style-name="Definition">18 до 20</text:span></text:a> лет из числа выпускников учреждений начального и среднего профессионального образования, ищущих работу впервые, несовершеннолетних граждан в возрасте от 14 до 18 лет в свободное от учебы время;</text:p>
      <text:p text:style-name="Text_20_body">· содействие самозанятости безработных граждан;</text:p>
      <text:p text:style-name="Text_20_body">· реализацию программ, предусматривающих мероприятия по содействию занятости населения, включая программы содействия занятости граждан, находящихся под риском увольнения, а также граждан, испытывающих трудности в поиске работы;</text:p>
      <text:p text:style-name="Text_20_body">· участие в работе призывных комиссий по вопросам альтернативной гражданской службы;</text:p>
      <text:p text:style-name="Text_20_body">· формирование, ведение и использование банка данных о наличии вакантных рабочих мест (должностей).<text:line-break/><text:line-break/></text:p>
      <text:p text:style-name="Text_20_body"><text:span text:style-name="T1">Все услуги предоставляются бесплатно.</text:span>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700735.html" office:name=""><text:span text:style-name="Definition">http://chertanovo-juzhnoe.mos.ru/about/assistance-in-job-placement-and-acquisition-of-new-profession/detail/570073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6:21:02Z</meta:creation-date>
    <dc:date>2023-05-26T16:21:02Z</dc:date>
  </office:meta>
</office:document-meta>
</file>