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лучший-работодатель-города-москвы-2017"/>Конкурс лучший работодатель города Москвы 2017<text:bookmark-end text:name="конкурс-лучший-работодатель-города-москвы-2017"/></text:h>
      <text:p text:style-name="First_20_paragraph">11.04.2017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5590463.html" office:name=""><text:span text:style-name="Definition">http://chertanovo-juzhnoe.mos.ru/about/assistance-in-job-placement-and-acquisition-of-new-profession/detail/559046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2:51Z</meta:creation-date>
    <dc:date>2023-09-20T11:42:51Z</dc:date>
  </office:meta>
</office:document-meta>
</file>