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едл-трудоустройства-варшавский-приглашает-работодателей-на-рабочее-совещание"/>Отедл трудоустройства " Варшавский " приглашает работодателей на рабочее совещание<text:bookmark-end text:name="отедл-трудоустройства-варшавский-приглашает-работодателей-на-рабочее-совещание"/></text:h>
      <text:p text:style-name="First_20_paragraph">11.04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590444.html" office:name=""><text:span text:style-name="Definition">http://chertanovo-juzhnoe.mos.ru/about/assistance-in-job-placement-and-acquisition-of-new-profession/detail/55904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9:20:27Z</meta:creation-date>
    <dc:date>2023-06-20T19:20:27Z</dc:date>
  </office:meta>
</office:document-meta>
</file>