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от-отдела-трудоустройства-варшавский-06.04.2017"/>Информация от отдела трудоустройства "Варшавский" 06.04.2017<text:bookmark-end text:name="информация-от-отдела-трудоустройства-варшавский-06.04.2017"/></text:h>
      <text:p text:style-name="First_20_paragraph">06.04.2017</text:p>
      <text:p text:style-name="Text_20_body"><text:line-break/></text:p>
      <text:p text:style-name="Text_20_body">Адрес страницы: <text:a xlink:type="simple" xlink:href="http://chertanovo-juzhnoe.mos.ru/about/assistance-in-job-placement-and-acquisition-of-new-profession/detail/5527108.html" office:name=""><text:span text:style-name="Definition">http://chertanovo-juzhnoe.mos.ru/about/assistance-in-job-placement-and-acquisition-of-new-profession/detail/552710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11:42:54Z</meta:creation-date>
    <dc:date>2023-09-20T11:42:54Z</dc:date>
  </office:meta>
</office:document-meta>
</file>