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я-от-отдела-трудоустройства-варшавский"/>Информация от отдела трудоустройства "Варшавский"<text:bookmark-end text:name="информация-от-отдела-трудоустройства-варшавский"/></text:h>
      <text:p text:style-name="First_20_paragraph">03.04.2017</text:p>
      <text:p text:style-name="Text_20_body"><text:line-break/></text:p>
      <text:p text:style-name="Text_20_body">Адрес страницы: <text:a xlink:type="simple" xlink:href="http://chertanovo-juzhnoe.mos.ru/about/assistance-in-job-placement-and-acquisition-of-new-profession/detail/5489801.html" office:name=""><text:span text:style-name="Definition">http://chertanovo-juzhnoe.mos.ru/about/assistance-in-job-placement-and-acquisition-of-new-profession/detail/548980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2T22:12:56Z</meta:creation-date>
    <dc:date>2023-06-02T22:12:56Z</dc:date>
  </office:meta>
</office:document-meta>
</file>