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ниманию-граждан-желающих-открыть-собственное-дело"/>Вниманию граждан, желающих открыть собственное дело!<text:bookmark-end text:name="вниманию-граждан-желающих-открыть-собственное-дело"/></text:h>
      <text:p text:style-name="First_20_paragraph">22.02.2017</text:p>
      <text:p text:style-name="Text_20_body">Безработным гражданам, желающим организовать собственное дело,<text:line-break/>Государственное казенное учреждение<text:line-break/>города Москвы Центр занятости населения города Москвы<text:line-break/>предоставляет следующие услуги:<text:line-break/><text:line-break/>- информационно-консультационные;<text:line-break/>- информирование о порядке подготовки учредительных документов для создания малого предприятия;<text:line-break/><text:line-break/>- содействие в подготовке технико-экономического обоснования (бизнес-плана);<text:line-break/><text:line-break/>- возмещение расходов на регистрацию<text:line-break/>ООО или ИП (оплата государственной пошлины,<text:line-break/>изготовление печатей, штампов, приобретение<text:line-break/>бланочной документации).<text:line-break/><text:line-break/><text:line-break/>Подробную информацию можно получить в Отделе содействия организации собственного дела по телефону:<text:line-break/><text:line-break/>8(499)-179-46-01<text:line-break/><text:line-break/></text:p>
      <text:p text:style-name="Text_20_body"><text:line-break/></text:p>
      <text:p text:style-name="Text_20_body">Адрес страницы: <text:a xlink:type="simple" xlink:href="http://chertanovo-juzhnoe.mos.ru/about/assistance-in-job-placement-and-acquisition-of-new-profession/detail/5032374.html" office:name=""><text:span text:style-name="Definition">http://chertanovo-juzhnoe.mos.ru/about/assistance-in-job-placement-and-acquisition-of-new-profession/detail/503237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7T00:37:18Z</meta:creation-date>
    <dc:date>2023-05-17T00:37:18Z</dc:date>
  </office:meta>
</office:document-meta>
</file>