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ессиональная-ориентация"/>Профессиональная ориентация<text:bookmark-end text:name="профессиональная-ориентация"/></text:h>
      <text:p text:style-name="First_20_paragraph">21.02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021913.html" office:name=""><text:span text:style-name="Definition">http://chertanovo-juzhnoe.mos.ru/about/assistance-in-job-placement-and-acquisition-of-new-profession/detail/502191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23:47:46Z</meta:creation-date>
    <dc:date>2023-07-03T23:47:46Z</dc:date>
  </office:meta>
</office:document-meta>
</file>