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йди-работу-мечты---гку-цзм"/>НАЙДИ РАБОТУ МЕЧТЫ - ГКУ ЦЗМ<text:bookmark-end text:name="найди-работу-мечты---гку-цзм"/></text:h>
      <text:p text:style-name="First_20_paragraph">13.02.2017</text:p>
      <text:p text:style-name="Text_20_body">На всех стадиях специалисты #ЦЗМОЛ окажут поддержку и помогут разобраться со всеми трудностями. На нашей площадке аккумулированы все актуальные информационные потоки о рынке труда столицы и лучшие молодёжные вакансии. Кроме того, здесь вам помогут составить привлекательное резюме, научат успешно проходить собеседования и строить свою карьеру. А, главное, вы найдёте работу своей мечты! https://czmol.ru/#/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4944118.html" office:name=""><text:span text:style-name="Definition">http://chertanovo-juzhnoe.mos.ru/about/assistance-in-job-placement-and-acquisition-of-new-profession/detail/494411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22:54:40Z</meta:creation-date>
    <dc:date>2023-06-20T22:54:40Z</dc:date>
  </office:meta>
</office:document-meta>
</file>