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ини-ярмарка-вакансий-23-ноября-2016-года-в-чертаново-южное"/>Мини-ярмарка вакансий 23 ноября 2016 года в Чертаново Южное<text:bookmark-end text:name="мини-ярмарка-вакансий-23-ноября-2016-года-в-чертаново-южное"/></text:h>
      <text:p text:style-name="First_20_paragraph">10.11.2016</text:p>
      <text:p text:style-name="Text_20_body"><text:span text:style-name="T1">Мини-ярмарка вакансий</text:span></text:p>
      <text:p text:style-name="Text_20_body"><text:span text:style-name="T1">23 ноября 2016 года</text:span></text:p>
      <text:p text:style-name="Text_20_body"><text:span text:style-name="T1">с 10:00 до 14:00</text:span></text:p>
      <text:p text:style-name="Text_20_body"><text:span text:style-name="T1">                                                                       адрес: ул. Дорожная, 20, корп.1</text:span></text:p>
      <text:p text:style-name="Text_20_body"><text:span text:style-name="T1">                                                             Библиотека № 158 ГБУК г. Москвы ЦБС ЮАО</text:span></text:p>
      <text:p text:style-name="Text_20_body"><text:span text:style-name="T1">Мероприятие проводится</text:span></text:p>
      <text:p text:style-name="Text_20_body"><text:span text:style-name="T1">Отделом трудоустройства «Варшавский»</text:span></text:p>
      <text:p text:style-name="Text_20_body"><text:span text:style-name="T1">Центром занятости населения города Москвы</text:span></text:p>
      <text:p text:style-name="Text_20_body"><text:span text:style-name="T1">при поддержке</text:span></text:p>
      <text:p text:style-name="Text_20_body"><text:span text:style-name="T1">Управы района ЧЕРТАНОВО ЮЖНОЕ</text:span></text:p>
      <text:p text:style-name="Text_20_body"><text:span text:style-name="T1">Ждем всех желающих найти работу!</text:span>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4166575.html" office:name=""><text:span text:style-name="Definition">http://chertanovo-juzhnoe.mos.ru/about/assistance-in-job-placement-and-acquisition-of-new-profession/detail/416657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3:05Z</meta:creation-date>
    <dc:date>2023-09-20T11:43:05Z</dc:date>
  </office:meta>
</office:document-meta>
</file>