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оведении-в-2016-году-городского-конкурса-лучший-работодатель-города-москвы"/>О проведении в 2016 году городского конкурса «Лучший работодатель города Москвы»<text:bookmark-end text:name="о-проведении-в-2016-году-городского-конкурса-лучший-работодатель-города-москвы"/></text:h>
      <text:p text:style-name="First_20_paragraph">20.06.2016</text:p>
      <text:p text:style-name="Text_20_body">Департамент труда и социальной защиты населения города Москвы информирует, что 18 апреля 2016 года стартовал конкурс «Лучший работодатель города Москвы» (далее – Конкурс), проводимый в рамках всероссийского конкурса «Российская организация высокой социальной эффективности». К участию в Конкурсе допускаются организации независимо от формы собственности, организационно-правовой формы, отраслевой принадлежности и осуществляемых видов экономической деятельности, а также их филиалы по согласованию с создавшими их юридическими лицами. Конкурс проводится в целях вовлечения городских организаций в реализацию программ, направленных на содействие занятости населения, в том числе на организацию временных рабочих мест для учащейся молодежи; содействия развитию цивилизованных трудовых отношений, повышению социальной ответственности бизнеса; поощрения работодателей, вносящих наибольший вклад в развитие столичного рынка труда. Конкурс проводится по двум группам номинаций: - «Федеральные номинации»; - «Московские номинации». Уполномоченным органом по организации подготовки и проведению Конкурса является Департамент труда и социальной защиты населения города Москвы. Итоги Конкурса подводит Оргкомитет по представлению Экспертной рабочей группы, в состав которых вошли представители органов исполнительной власти города Москвы, Московской Федерации профсоюзов и Московской Конфедерацией промышленников и предпринимателей (работодателей). Награждение победителей Конкурса осуществляется в торжественной обстановке с участием в концертной программе известных, медийных, популярных исполнителей, вокально-инструментальных ансамблей и групп. В 2016 году проведение торжественных церемоний награждения участников Конкурса запланировано по двум группам номинаций отдельно («Московские номинации» до – 15.09.2016, «Федеральные номинации» - до 01.11.2016). Заявки на участие в Конкурсе принимаются в 53 отделах трудоустройства Государственного казенного учреждения города Москвы Центра занятости населения города Москвы в срок до 29 июля 2016 года. Информация об адресах отделов трудоустройства расположена в подразделе «Подведомственные организации» раздела «Департамент» официального портала Департамента www.dszn.ru. С подробными условиями участия в Конкурсе также можно ознакомиться на официальном портале Департамента в разделе «Труд и занятость». Дополнительная информация по телефону: (495) 621-16-47.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3190961.html" office:name=""><text:span text:style-name="Definition">http://chertanovo-juzhnoe.mos.ru/about/assistance-in-job-placement-and-acquisition-of-new-profession/detail/319096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1:43:06Z</meta:creation-date>
    <dc:date>2023-09-20T11:43:06Z</dc:date>
  </office:meta>
</office:document-meta>
</file>