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лавный-информационно-аналитический-центр-мвд-россии-приглашает-на-работ"/>Главный информационно-аналитический центр МВД России приглашает на работ!!!<text:bookmark-end text:name="главный-информационно-аналитический-центр-мвд-россии-приглашает-на-работ"/></text:h>
      <text:p text:style-name="First_20_paragraph">02.04.2025</text:p>
      <text:h text:style-name="Heading_20_1" text:outline-level="1"><text:bookmark-start text:name="section"/><text:line-break/><text:bookmark-end text:name="section"/></text:h>
      <text:p text:style-name="First_20_paragraph"><text:line-break/></text:p>
      <text:p text:style-name="Text_20_body">Адрес страницы: <text:a xlink:type="simple" xlink:href="http://chertanovo-juzhnoe.mos.ru/about/assistance-in-job-placement-and-acquisition-of-new-profession/detail/12891818.html" office:name=""><text:span text:style-name="Definition">http://chertanovo-juzhnoe.mos.ru/about/assistance-in-job-placement-and-acquisition-of-new-profession/detail/1289181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4T19:48:32Z</meta:creation-date>
    <dc:date>2025-04-04T19:48:32Z</dc:date>
  </office:meta>
</office:document-meta>
</file>