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м-с-тобой-по-пути"/>Нам с тобой по пути!<text:bookmark-end text:name="нам-с-тобой-по-пути"/></text:h>
      <text:p text:style-name="First_20_paragraph">03.03.2022</text:p>
      <text:p text:style-name="Text_20_body">Водитель трамвая.</text:p>
      <text:p text:style-name="Text_20_body"><text:line-break/></text:p>
      <text:p text:style-name="Text_20_body">Адрес страницы: <text:a xlink:type="simple" xlink:href="http://chertanovo-juzhnoe.mos.ru/about/assistance-in-job-placement-and-acquisition-of-new-profession/detail/10658591.html" office:name=""><text:span text:style-name="Definition">http://chertanovo-juzhnoe.mos.ru/about/assistance-in-job-placement-and-acquisition-of-new-profession/detail/1065859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11:42:35Z</meta:creation-date>
    <dc:date>2023-09-20T11:42:35Z</dc:date>
  </office:meta>
</office:document-meta>
</file>